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984cm" fo:margin-left="-0.191cm" fo:margin-top="0cm" fo:margin-bottom="0cm" table:align="left" style:writing-mode="lr-tb"/>
    </style:style>
    <style:style style:name="Tabela1.A" style:family="table-column">
      <style:table-column-properties style:column-width="4.741cm"/>
    </style:style>
    <style:style style:name="Tabela1.B" style:family="table-column">
      <style:table-column-properties style:column-width="11.243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5.984cm" fo:margin-left="-0.191cm" fo:margin-top="0cm" fo:margin-bottom="0cm" table:align="left" style:writing-mode="lr-tb"/>
    </style:style>
    <style:style style:name="Tabela2.A" style:family="table-column">
      <style:table-column-properties style:column-width="4.741cm"/>
    </style:style>
    <style:style style:name="Tabela2.B" style:family="table-column">
      <style:table-column-properties style:column-width="11.243cm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ing_20_1">
      <style:text-properties fo:font-size="9pt" style:font-size-asian="9pt" style:font-size-complex="9pt"/>
    </style:style>
    <style:style style:name="P2" style:family="paragraph" style:parent-style-name="Heading_20_3">
      <style:text-properties fo:font-size="9pt" style:font-size-asian="9pt" style:font-size-complex="9pt"/>
    </style:style>
    <style:style style:name="P3" style:family="paragraph" style:parent-style-name="Text_20_body" style:list-style-name="L1">
      <style:paragraph-properties fo:margin-top="0cm" fo:margin-bottom="0cm" style:contextual-spacing="false"/>
      <style:text-properties fo:font-size="9pt" style:font-size-asian="9pt" style:font-size-complex="9pt"/>
    </style:style>
    <style:style style:name="P4" style:family="paragraph" style:parent-style-name="Text_20_body" style:list-style-name="L1">
      <style:paragraph-properties fo:margin-top="0cm" fo:margin-bottom="0cm" style:contextual-spacing="false"/>
    </style:style>
    <style:style style:name="P5" style:family="paragraph" style:parent-style-name="Text_20_body" style:list-style-name="L1">
      <style:text-properties fo:font-size="9pt" officeooo:paragraph-rsid="001bbe46" style:font-size-asian="9pt" style:font-size-complex="9pt"/>
    </style:style>
    <style:style style:name="P6" style:family="paragraph" style:parent-style-name="Heading_20_3">
      <style:text-properties fo:font-size="9pt" officeooo:paragraph-rsid="001bbe46" style:font-size-asian="9pt" style:font-size-complex="9pt"/>
    </style:style>
    <style:style style:name="P7" style:family="paragraph" style:parent-style-name="Text_20_body" style:list-style-name="L2">
      <style:paragraph-properties fo:margin-top="0cm" fo:margin-bottom="0cm" style:contextual-spacing="false"/>
      <style:text-properties fo:font-size="9pt" style:font-size-asian="9pt" style:font-size-complex="9pt"/>
    </style:style>
    <style:style style:name="P8" style:family="paragraph" style:parent-style-name="Text_20_body" style:list-style-name="L2">
      <style:text-properties fo:font-size="9pt" style:font-size-asian="9pt" style:font-size-complex="9pt"/>
    </style:style>
    <style:style style:name="P9" style:family="paragraph" style:parent-style-name="Heading_20_2">
      <style:text-properties fo:font-size="9pt" officeooo:paragraph-rsid="00193d57" style:font-size-asian="9pt" style:font-size-complex="9pt"/>
    </style:style>
    <style:style style:name="P10" style:family="paragraph" style:parent-style-name="Text_20_body" style:list-style-name="L3">
      <style:paragraph-properties fo:margin-top="0cm" fo:margin-bottom="0cm" style:contextual-spacing="false"/>
      <style:text-properties fo:font-size="9pt" style:font-size-asian="9pt" style:font-size-complex="9pt"/>
    </style:style>
    <style:style style:name="P11" style:family="paragraph" style:parent-style-name="Text_20_body" style:list-style-name="L3">
      <style:text-properties fo:font-size="9pt" style:font-size-asian="9pt" style:font-size-complex="9pt"/>
    </style:style>
    <style:style style:name="P12" style:family="paragraph" style:parent-style-name="Text_20_body" style:list-style-name="L4">
      <style:paragraph-properties fo:margin-top="0cm" fo:margin-bottom="0cm" style:contextual-spacing="false"/>
      <style:text-properties fo:font-size="9pt" style:font-size-asian="9pt" style:font-size-complex="9pt"/>
    </style:style>
    <style:style style:name="P13" style:family="paragraph" style:parent-style-name="Text_20_body" style:list-style-name="L4">
      <style:text-properties fo:font-size="9pt" style:font-size-asian="9pt" style:font-size-complex="9pt"/>
    </style:style>
    <style:style style:name="P14" style:family="paragraph" style:parent-style-name="Text_20_body" style:list-style-name="L5">
      <style:paragraph-properties fo:margin-top="0cm" fo:margin-bottom="0cm" style:contextual-spacing="false"/>
      <style:text-properties fo:font-size="9pt" style:font-size-asian="9pt" style:font-size-complex="9pt"/>
    </style:style>
    <style:style style:name="P15" style:family="paragraph" style:parent-style-name="Text_20_body" style:list-style-name="L5">
      <style:text-properties fo:font-size="9pt" style:font-size-asian="9pt" style:font-size-complex="9pt"/>
    </style:style>
    <style:style style:name="P16" style:family="paragraph" style:parent-style-name="Text_20_body">
      <style:text-properties fo:font-size="9pt" style:font-size-asian="9pt" style:font-size-complex="9pt"/>
    </style:style>
    <style:style style:name="P17" style:family="paragraph" style:parent-style-name="Text_20_body">
      <style:text-properties fo:font-size="9pt" officeooo:rsid="001bbe46" officeooo:paragraph-rsid="001bbe46" style:font-size-asian="9pt" style:font-size-complex="9pt"/>
    </style:style>
    <style:style style:name="P18" style:family="paragraph" style:parent-style-name="Standard">
      <style:paragraph-properties fo:text-align="end" style:justify-single-word="false"/>
      <style:text-properties officeooo:paragraph-rsid="001bbe46"/>
    </style:style>
    <style:style style:name="P19" style:family="paragraph" style:parent-style-name="Standard">
      <style:paragraph-properties fo:text-align="end" style:justify-single-word="false"/>
      <style:text-properties style:font-name="Times New Roman" officeooo:paragraph-rsid="001bbe46" style:font-name-complex="Times New Roman1"/>
    </style:style>
    <style:style style:name="P20" style:family="paragraph" style:parent-style-name="Standard">
      <style:paragraph-properties fo:text-align="center" style:justify-single-word="false"/>
      <style:text-properties officeooo:paragraph-rsid="001bbe46"/>
    </style:style>
    <style:style style:name="P21" style:family="paragraph" style:parent-style-name="Standard">
      <style:paragraph-properties fo:text-align="center" style:justify-single-word="false"/>
      <style:text-properties style:font-name="Times New Roman" officeooo:rsid="000914c3" officeooo:paragraph-rsid="001bbe46" style:font-name-complex="Times New Roman1"/>
    </style:style>
    <style:style style:name="P22" style:family="paragraph" style:parent-style-name="Standard">
      <style:paragraph-properties fo:text-align="justify" style:justify-single-word="false"/>
      <style:text-properties officeooo:paragraph-rsid="001bbe46"/>
    </style:style>
    <style:style style:name="P23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pl" fo:country="PL" officeooo:paragraph-rsid="001bbe46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2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Times New Roman" fo:font-size="11pt" fo:language="pl" fo:country="PL" officeooo:paragraph-rsid="001bbe46" style:letter-kerning="false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P2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1pt" fo:language="pl" fo:country="PL" officeooo:paragraph-rsid="001bbe46" style:letter-kerning="false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P26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pl" fo:country="PL" officeooo:paragraph-rsid="001bbe46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27" style:family="paragraph" style:parent-style-name="Standard">
      <style:paragraph-properties fo:text-align="justify" style:justify-single-word="false"/>
      <style:text-properties style:font-name="Times New Roman" officeooo:paragraph-rsid="001bbe46" style:font-name-complex="Times New Roman1"/>
    </style:style>
    <style:style style:name="P28" style:family="paragraph" style:parent-style-name="Standard">
      <style:text-properties officeooo:paragraph-rsid="001bbe46"/>
    </style:style>
    <style:style style:name="P29" style:family="paragraph" style:parent-style-name="Standard">
      <style:text-properties fo:font-size="9pt" officeooo:rsid="001bbe46" officeooo:paragraph-rsid="001bbe46" style:font-size-asian="9pt" style:font-size-complex="9pt"/>
    </style:style>
    <style:style style:name="P30" style:family="paragraph" style:parent-style-name="Standard">
      <style:text-properties fo:font-size="9pt" style:font-size-asian="9pt" style:font-size-complex="9pt"/>
    </style:style>
    <style:style style:name="T1" style:family="text">
      <style:text-properties officeooo:rsid="001b9c7b"/>
    </style:style>
    <style:style style:name="T2" style:family="text">
      <style:text-properties fo:font-size="9pt" officeooo:rsid="001b9c7b" style:font-size-asian="9pt" style:font-size-complex="9pt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fo:font-weight="bold" officeooo:rsid="001b9c7b" style:font-weight-asian="bold" style:font-weight-complex="bold"/>
    </style:style>
    <style:style style:name="T5" style:family="text">
      <style:text-properties officeooo:rsid="001bbe46"/>
    </style:style>
    <style:style style:name="T6" style:family="text">
      <style:text-properties officeooo:rsid="00193d57"/>
    </style:style>
    <style:style style:name="T7" style:family="text">
      <style:text-properties style:font-name="Times New Roman" fo:font-size="10pt" style:font-size-asian="10pt" style:font-name-complex="Times New Roman1" style:font-size-complex="10pt"/>
    </style:style>
    <style:style style:name="T8" style:family="text">
      <style:text-properties style:font-name="Times New Roman" style:font-name-complex="Times New Roman1"/>
    </style:style>
    <style:style style:name="T9" style:family="text">
      <style:text-properties style:font-name="Times New Roman" officeooo:rsid="000914c3" style:font-name-complex="Times New Roman1"/>
    </style:style>
    <style:style style:name="T10" style:family="text">
      <style:text-properties style:font-name="Times New Roman" fo:font-size="9pt" style:font-size-asian="9pt" style:font-name-complex="Times New Roman1" style:font-size-complex="9pt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REGULAMIN WAKACYJNEGO <text:span text:style-name="T1">PIKNIKU Z KSIĄŻKĄ </text:span>organizowanego przez Filię Biblioteczną w Ostrówku </text:h>
      <text:h text:style-name="P2" text:outline-level="3">§1 Postanowienia ogólne</text:h>
      <text:list text:style-name="L1">
        <text:list-item>
          <text:p text:style-name="P3">Organizatorem wydarzenia jest Biblioteka Publiczna w Łochowie im. Medarda Downarowicza - Filia Biblioteczna w Ostrówku zwana dalej „Organizatorem”. </text:p>
        </text:list-item>
        <text:list-item>
          <text:p text:style-name="P3">Organizację Wakacyjnego <text:span text:style-name="T1">Pikniku z książką</text:span> określa niniejszy regulamin, zwany dalej Regulaminem. </text:p>
        </text:list-item>
        <text:list-item>
          <text:p text:style-name="P4"><text:span text:style-name="T2">Piknik</text:span><text:span text:style-name="T3"> odbędzie się w dniu </text:span><text:span text:style-name="Strong_20_Emphasis"><text:span text:style-name="T3">29 czerwca 2026 r. o godz. 10.00</text:span></text:span><text:span text:style-name="T3">. </text:span></text:p>
        </text:list-item>
        <text:list-item>
          <text:p text:style-name="P3"><text:span text:style-name="T1">Piknik</text:span> odbędzie się <text:span text:style-name="T1">w f</text:span>il<text:span text:style-name="T1">ii</text:span> <text:span text:style-name="T1">b</text:span>iblioteczn<text:span text:style-name="T1">ej</text:span> w Ostrówku. </text:p>
        </text:list-item>
        <text:list-item>
          <text:p text:style-name="P3">Przewidywany czas trwania wydarzenia <text:span text:style-name="T4">10.00- 14.00</text:span>. </text:p>
        </text:list-item>
        <text:list-item>
          <text:p text:style-name="P5">Uczestnictwo w wydarzeniu jest bezpłatne. Obowiązują wcześniejsze zapisy osobiście w bibliotece, telefonicznie lub mailowo. </text:p>
        </text:list-item>
      </text:list>
      <text:h text:style-name="P6" text:outline-level="3">§2 Zasady uczestnictwa</text:h>
      <text:list text:style-name="L2">
        <text:list-item>
          <text:p text:style-name="P7">Warunkiem uczestnictwa dziecka w <text:span text:style-name="T1">pikniku</text:span> jest dostarczenie Organizatorowi wypełnionego formularza zgłoszenia przez rodzica lub opiekuna prawnego. </text:p>
        </text:list-item>
        <text:list-item>
          <text:p text:style-name="P7">Rodzic lub opiekun prawny może wyrazić dobrowolną zgodę na niekomercyjne wykorzystanie wizerunku dziecka utrwalonego podczas wydarzenia. </text:p>
        </text:list-item>
        <text:list-item>
          <text:p text:style-name="P7">Formularz zgłoszeniowy należy dostarczyć najpóźniej w dniu <text:span text:style-name="T1">pikniku</text:span>. </text:p>
        </text:list-item>
        <text:list-item>
          <text:p text:style-name="P7">Liczba miejsc jest ograniczona. O udziale decyduje kolejność zgłoszeń. </text:p>
        </text:list-item>
        <text:list-item>
          <text:p text:style-name="P7">Uczestnicy zobowiązani są do przestrzegania poleceń Organizatora <text:span text:style-name="T5">oraz </text:span>zachowania zasad bezpieczeństwa. </text:p>
        </text:list-item>
        <text:list-item>
          <text:p text:style-name="P7">Organizator nie ponosi odpowiedzialności za rzeczy pozostawione, zagubione lub zniszczone podczas wydarzenia. </text:p>
        </text:list-item>
        <text:list-item>
          <text:p text:style-name="P7">W <text:span text:style-name="T1">pikniku</text:span> mogą uczestniczyć wyłącznie dzieci zdrowe. W przypadku wystąpienia u dziecka objawów chorobowych rodzic lub opiekun prawny zobowiązany jest do niezwłocznego odebrania dziecka. </text:p>
        </text:list-item>
        <text:list-item>
          <text:p text:style-name="P8">W przypadku niekorzystnych warunków atmosferycznych Organizator zastrzega sobie prawo do zmiany terminu lub odwołania wydarzenia. </text:p>
        </text:list-item>
      </text:list>
      <text:h text:style-name="P9" text:outline-level="2"><text:span text:style-name="T6">§3</text:span>. Zasady bezpieczeństwa</text:h>
      <text:list text:style-name="L3">
        <text:list-item>
          <text:p text:style-name="P10">Uczestnicy zobowiązani są do wykonywania poleceń organizatorów. </text:p>
        </text:list-item>
        <text:list-item>
          <text:p text:style-name="P10">Podczas <text:span text:style-name="T1">pikniku</text:span> dzieci pozostają pod opieką organizatorów. </text:p>
        </text:list-item>
        <text:list-item>
          <text:p text:style-name="P10">Uczestnicy zobowiązani są do zachowania ostrożności i przestrzegania zasad bezpieczeństwa. </text:p>
        </text:list-item>
        <text:list-item>
          <text:p text:style-name="P11">W przypadku nieodpowiedniego zachowania organizator może skontaktować się z rodzicem/opiekunem i zakończyć udział dziecka w wydarzeniu.</text:p>
        </text:list-item>
      </text:list>
      <text:h text:style-name="P2" text:outline-level="3">§<text:span text:style-name="T6">4</text:span> Przetwarzanie danych osobowych</text:h>
      <text:list text:style-name="L4">
        <text:list-item>
          <text:p text:style-name="P12">Administratorem danych osobowych uczestnika oraz rodzica/opiekuna prawnego jest Biblioteka Publiczna w Łochowie im. M. Downarowicza, ul. 1 Maja 24, 07-130 Łochów, biblioteka-lochow@bplochow.pl, tel. 25 675 02 60. </text:p>
        </text:list-item>
        <text:list-item>
          <text:p text:style-name="P12">Kontakt do Inspektora Ochrony Danych dostępny jest w placówkach bibliotecznych. </text:p>
        </text:list-item>
        <text:list-item>
          <text:p text:style-name="P12">Przetwarzanie danych jest niezbędne do organizacji i realizacji wydarzenia. Wyrażenie zgody na wykorzystanie wizerunku jest dobrowolne. </text:p>
        </text:list-item>
        <text:list-item>
          <text:p text:style-name="P12">Osobie, której dane dotyczą, przysługują prawa określone w przepisach RODO, w szczególności prawo dostępu do danych, ich sprostowania, usunięcia, ograniczenia przetwarzania oraz wniesienia skargi do organu nadzorczego. </text:p>
        </text:list-item>
        <text:list-item>
          <text:p text:style-name="P12">Pozyskane dane mogą być wykorzystywane do dokumentowania i promowania działalności biblioteki zgodnie z udzielonymi zgodami. </text:p>
        </text:list-item>
        <text:list-item>
          <text:p text:style-name="P13">Dane będą przetwarzane przez okres niezbędny do realizacji celu, dla którego zostały zebrane. </text:p>
        </text:list-item>
      </text:list>
      <text:h text:style-name="P2" text:outline-level="3">§<text:span text:style-name="T6">5</text:span> Postanowienia końcowe</text:h>
      <text:list text:style-name="L5">
        <text:list-item>
          <text:p text:style-name="P14">Udział w <text:span text:style-name="T5">pikniku</text:span> jest jednoznaczny z akceptacją postanowień niniejszego Regulaminu. </text:p>
        </text:list-item>
        <text:list-item>
          <text:p text:style-name="P14">Wszelkich informacji dotyczących wydarzenia udzielają bibliotekarze osobiście, telefonicznie oraz za pośrednictwem poczty elektronicznej. </text:p>
        </text:list-item>
        <text:list-item>
          <text:p text:style-name="P15">Organizator zastrzega sobie prawo do wprowadzania zmian w Regulaminie wynikających z przyczyn organizacyjnych lub bezpieczeństwa uczestników.</text:p>
        </text:list-item>
      </text:list>
      <text:p text:style-name="P16"/>
      <text:p text:style-name="P16"/>
      <text:p text:style-name="P17">Zapoznałem/am się z regulaminem……………………………………………………………………………………..</text:p>
      <text:p text:style-name="P17"><text:soft-page-break/></text:p>
      <text:p text:style-name="P17"/>
      <text:p text:style-name="P17"/>
      <text:p text:style-name="P17"/>
      <text:p text:style-name="P17"/>
      <text:p text:style-name="P18" loext:marker-style-name="T7"><text:span text:style-name="T7">Załącznik nr 1 do Regulaminu</text:span></text:p>
      <text:p text:style-name="P19" loext:marker-style-name="T8"><text:bookmark text:name="_GoBack"/></text:p>
      <text:p text:style-name="P20" loext:marker-style-name="T8"><text:span text:style-name="T8">ZGŁOSZENIE DZIECKA NA </text:span><text:span text:style-name="T9">ZAJĘCIA</text:span></text:p>
      <text:p text:style-name="P21" loext:marker-style-name="T8"/>
      <text:p text:style-name="P21" loext:marker-style-name="T8"/>
      <text:p text:style-name="P22" loext:marker-style-name="T8"><text:span text:style-name="T8">Oświadczam, że zapoznałem się z Regulaminem </text:span><text:span text:style-name="T9">zajęć</text:span><text:span text:style-name="T8"> Biblioteki Publicznej im. Medarda Downarowicza, w tym informacjami dotyczącymi przetwarzania przez Administratora danych osobowych. Dane podane są niezbędne do uczestnictwa w balu.</text:span></text:p>
      <text:p text:style-name="P19" loext:marker-style-name="T8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 loext:marker-style-name="T8"><text:span text:style-name="T8">Imię i nazwisko dziecka</text:span></text:p>
          </table:table-cell>
          <table:table-cell table:style-name="Tabela1.A1" office:value-type="string">
            <text:p text:style-name="P24" loext:marker-style-name="T8"/>
            <text:p text:style-name="P24" loext:marker-style-name="T8"/>
          </table:table-cell>
        </table:table-row>
        <table:table-row table:style-name="Tabela1.1">
          <table:table-cell table:style-name="Tabela1.A1" office:value-type="string">
            <text:p text:style-name="P23" loext:marker-style-name="T8"><text:span text:style-name="T8">Numer telefonu do rodzica/ opiekuna prawnego</text:span></text:p>
          </table:table-cell>
          <table:table-cell table:style-name="Tabela1.A1" office:value-type="string">
            <text:p text:style-name="P24" loext:marker-style-name="T8"/>
          </table:table-cell>
        </table:table-row>
        <table:table-row table:style-name="Tabela1.1">
          <table:table-cell table:style-name="Tabela1.A1" office:value-type="string">
            <text:p text:style-name="P25" loext:marker-style-name="T8"/>
            <text:p text:style-name="P23" loext:marker-style-name="T8"><text:span text:style-name="T8">Deklaracja odbioru po zakończeniu</text:span></text:p>
            <text:p text:style-name="P25" loext:marker-style-name="T8"/>
          </table:table-cell>
          <table:table-cell table:style-name="Tabela1.A1" office:value-type="string">
            <text:p text:style-name="P25" loext:marker-style-name="T8"/>
            <text:p text:style-name="P23" loext:marker-style-name="T8"><text:span text:style-name="T8">Osobiście/ samodzielny powrót/ inne………………………………....</text:span></text:p>
            <text:p text:style-name="P26" loext:marker-style-name="T10"><text:span text:style-name="T10">(niepotrzebne skreślić)</text:span></text:p>
          </table:table-cell>
        </table:table-row>
        <table:table-row table:style-name="Tabela1.1">
          <table:table-cell table:style-name="Tabela1.A1" office:value-type="string">
            <text:p text:style-name="P23" loext:marker-style-name="T8"><text:span text:style-name="T8">Data wypełnienia</text:span></text:p>
          </table:table-cell>
          <table:table-cell table:style-name="Tabela1.A1" office:value-type="string">
            <text:p text:style-name="P24" loext:marker-style-name="T8"/>
            <text:p text:style-name="P24" loext:marker-style-name="T8"/>
          </table:table-cell>
        </table:table-row>
        <table:table-row table:style-name="Tabela1.1">
          <table:table-cell table:style-name="Tabela1.A1" office:value-type="string">
            <text:p text:style-name="P23" loext:marker-style-name="T8"><text:span text:style-name="T8">Podpis rodzica/ opiekuna prawnego</text:span></text:p>
          </table:table-cell>
          <table:table-cell table:style-name="Tabela1.A1" office:value-type="string">
            <text:p text:style-name="P24" loext:marker-style-name="T8"/>
          </table:table-cell>
        </table:table-row>
      </table:table>
      <text:p text:style-name="P19" loext:marker-style-name="T8"/>
      <text:p text:style-name="P19" loext:marker-style-name="T8"/>
      <text:p text:style-name="P19" loext:marker-style-name="T8"/>
      <text:p text:style-name="P27" loext:marker-style-name="T8">Wyrażam zgodę na wykorzystanie wizerunku mojego dziecka w ramach realizacji zadań <text:line-break/>statusu biblioteki oraz jego utrwalenie podczas zajęć, cyfrowe powielanie i archiwizację, sporządzenia relacji po zajęciach, publikację na stronie internetowej i mediach społecznościowych biblioteki oraz <text:s/>w lokalnej prasie, bibliotecznej prasie branżowej i przez Urząd Miejski w Łochowie.</text:p>
      <text:p text:style-name="P27" loext:marker-style-name="T8"/>
      <text:p text:style-name="P28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23" loext:marker-style-name="T8"><text:span text:style-name="T8">Data wypełnienia</text:span></text:p>
          </table:table-cell>
          <table:table-cell table:style-name="Tabela2.A1" office:value-type="string">
            <text:p text:style-name="P25" loext:marker-style-name="T8"/>
            <text:p text:style-name="P25" loext:marker-style-name="T8"/>
          </table:table-cell>
        </table:table-row>
        <table:table-row table:style-name="Tabela2.1">
          <table:table-cell table:style-name="Tabela2.A1" office:value-type="string">
            <text:p text:style-name="P23" loext:marker-style-name="T8"><text:span text:style-name="T8">Podpis rodzica/ opiekuna prawnego</text:span></text:p>
          </table:table-cell>
          <table:table-cell table:style-name="Tabela2.A1" office:value-type="string">
            <text:p text:style-name="P25" loext:marker-style-name="T8"/>
          </table:table-cell>
        </table:table-row>
      </table:table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15T13:19:31.225023400</meta:creation-date>
    <meta:print-date>2026-06-22T12:46:29.669112500</meta:print-date>
    <dc:date>2026-06-23T10:48:58.380855800</dc:date>
    <meta:editing-duration>PT24M41S</meta:editing-duration>
    <meta:editing-cycles>3</meta:editing-cycles>
    <meta:generator>LibreOffice/25.8.7.3$Windows_X86_64 LibreOffice_project/30742500f2d3eb4366ac312fa33d3dcabdb3eba5</meta:generator>
    <meta:document-statistic meta:table-count="2" meta:image-count="0" meta:object-count="0" meta:page-count="2" meta:paragraph-count="47" meta:word-count="542" meta:character-count="4331" meta:non-whitespace-character-count="3835"/>
  </office:meta>
</office:document-meta>
</file>